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e" style:master-page-name="MP0" style:family="paragraph">
      <style:paragraph-properties fo:break-before="page" fo:text-align="center"/>
      <style:text-properties fo:font-weight="bold" style:font-weight-asian="bold" style:font-weight-complex="bold" fo:font-size="16pt" style:font-size-asian="16pt" style:font-size-complex="16pt"/>
    </style:style>
    <style:style style:name="P2" style:parent-style-name="Normale" style:family="paragraph">
      <style:paragraph-properties fo:text-align="justify"/>
    </style:style>
    <style:style style:name="P3" style:parent-style-name="Normale" style:family="paragraph">
      <style:paragraph-properties fo:text-align="justify"/>
    </style:style>
    <style:style style:name="P4" style:parent-style-name="Normale" style:family="paragraph">
      <style:paragraph-properties fo:text-align="justify"/>
    </style:style>
    <style:style style:name="P5" style:parent-style-name="Normale" style:family="paragraph">
      <style:paragraph-properties fo:text-align="justify"/>
    </style:style>
    <style:style style:name="P6" style:parent-style-name="Normale" style:family="paragraph">
      <style:paragraph-properties fo:text-align="justify"/>
    </style:style>
    <style:style style:name="P7" style:parent-style-name="Normale" style:family="paragraph">
      <style:paragraph-properties fo:text-align="justify"/>
    </style:style>
    <style:style style:name="P8" style:parent-style-name="Normale" style:family="paragraph">
      <style:paragraph-properties fo:text-align="justify"/>
    </style:style>
    <style:style style:name="P9" style:parent-style-name="Normale" style:family="paragraph">
      <style:paragraph-properties fo:text-align="justify"/>
    </style:style>
    <style:style style:name="P10" style:parent-style-name="Normale" style:family="paragraph">
      <style:paragraph-properties fo:text-align="justify"/>
    </style:style>
    <style:style style:name="P11" style:parent-style-name="Normale" style:family="paragraph">
      <style:paragraph-properties fo:text-align="justify"/>
    </style:style>
    <style:style style:name="P12" style:parent-style-name="Normale" style:family="paragraph">
      <style:paragraph-properties fo:text-align="justify"/>
    </style:style>
    <style:style style:name="P13" style:parent-style-name="Normale" style:family="paragraph">
      <style:paragraph-properties fo:text-align="justify"/>
    </style:style>
    <style:style style:name="P14" style:parent-style-name="Normale" style:family="paragraph">
      <style:paragraph-properties fo:text-align="justify"/>
    </style:style>
    <style:style style:name="T15" style:parent-style-name="Car.predefinitoparagrafo" style:family="text">
      <style:text-properties fo:font-weight="bold" style:font-weight-asian="bold" style:font-weight-complex="bold"/>
    </style:style>
  </office:automatic-styles>
  <office:body>
    <office:text text:use-soft-page-breaks="true">
      <text:p text:style-name="P1">L'invidia nel personaggio di Vergil in Devil May Cry</text:p>
      <text:p text:style-name="P2">Il personaggio di Vergil, appartenente alla saga videoludica Devil May Cry, rappresenta una figura complessa e affascinante,<text:s/>caratterizzata da una profonda tensione interiore. Tra le emozioni che definiscono la sua personalità, l’invidia gioca un ruolo fondamentale. Essa non si manifesta in modo esplicito e superficiale, ma si intreccia con altri aspetti come l’orgoglio, il desiderio di potere e il bisogno di controllo.</text:p>
      <text:p text:style-name="P3">Vergil è il fratello gemello di Dante, protagonista della saga, e il loro rapporto è centrale per comprendere le dinamiche emotive che lo attraversano. Fin dall’infanzia, i due hanno vissuto eventi traumatici, tra cui la perdita della madre. Tuttavia, mentre Dante reagisce sviluppando un carattere più umano, ironico e aperto, Vergil sceglie un percorso opposto: rifiuta la debolezza umana e ricerca la forza assoluta.</text:p>
      <text:p text:style-name="P4">In questo contesto nasce l’invidia. Vergil percepisce Dante come qualcuno che, pur non cercando il potere con ossessione, riesce comunque a ottenerlo e a dimostrare la propria superiorità in diversi momenti. Questa situazione genera in Vergil una frustrazione profonda: egli si impegna costantemente per<text:s/>diventare più forte, ma si sente sempre in competizione con il fratello, che sembra ottenere risultati in modo più naturale.</text:p>
      <text:p text:style-name="P5">L’invidia di Vergil non è quindi solo legata al potere, ma anche alla libertà emotiva di Dante. Dante riesce a mantenere legami affettivi, a provare empatia e a vivere con leggerezza, mentre Vergil si isola progressivamente. Questa differenza accentua il senso di inferiorità nascosto che Vergil cerca di compensare con la ricerca ossessiva della forza.</text:p>
      <text:p text:style-name="P6">Un altro elemento importante è<text:s/>il<text:s/>suo rapporto<text:s/>con la propria metà demoniaca e umana. Egli rifiuta la parte umana perché la associa alla debolezza e al dolore. Tuttavia, questo rifiuto può essere interpretato come una forma di invidia verso chi, come Dante, riesce ad accettare entrambe le componenti della propria identità. L’invidia, quindi, si trasforma in negazione: Vergil cerca di eliminare ciò che lo rende simile al fratello, ma così facendo perde una parte fondamentale di sé.</text:p>
      <text:p text:style-name="P7">Nel corso della saga, questa emozione contribuisce alle scelte drastiche del personaggio, che<text:s/>è disposto a tutto pur di ottenere potere, anche a costo di perdere la propria umanità. Le sue azioni non sono guidate solo dall’ambizione, ma anche da un confronto costante con Dante, che diventa una sorta di punto di riferimento e allo stesso tempo un rivale.</text:p>
      <text:p text:style-name="P8">L’invidia si manifesta anche nella necessità di dimostrare superiorità. Vergil non accetta l’idea di essere secondo a qualcuno, soprattutto al fratello. Questo lo porta a cercare scontri diretti, nei quali spera di affermare definitivamente la propria forza. Tuttavia, ogni sconfitta o difficoltà rafforza il suo senso di frustrazione, alimentando ulteriormente il ciclo dell’invidia.</text:p>
      <text:p text:style-name="P9">Dal punto di vista psicologico, Vergil può essere visto come un personaggio che utilizza il potere come mezzo per compensare un vuoto interiore. L’invidia nasce proprio da questo vuoto: egli percepisce che Dante possiede qualcosa che lui non ha, ma non riesce a identificarlo chiaramente. Crede che si tratti di forza, ma in realtà è la capacità di accettare sé stessi.</text:p>
      <text:p text:style-name="P10"/>
      <text:p text:style-name="P11">In conclusione, l’invidia nel personaggio di Vergil non è un sentimento semplice o superficiale, ma una componente profonda della sua identità. Essa si intreccia con il suo passato, con il rapporto con Dante e con la sua visione del mondo. Attraverso questa emozione, Vergil diventa un personaggio tragico, incapace di trovare equilibrio tra forza e umanità. La sua storia dimostra come l’invidia, se non riconosciuta e compresa, possa portare alla distruzione di sé e<text:s/>dei propri legami.</text:p>
      <text:p text:style-name="P12"/>
      <text:p text:style-name="P13"/>
      <text:p text:style-name="P14"><text:s text:c="135"/><text:span text:style-name="T15">Riccardo Perna 4BS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Titolo4" style:display-name="Titolo 4" style:family="paragraph" style:parent-style-name="Normale" style:next-style-name="Normale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Titolo5" style:display-name="Titolo 5" style:family="paragraph" style:parent-style-name="Normale" style:next-style-name="Normale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Titolo6" style:display-name="Titolo 6" style:family="paragraph" style:parent-style-name="Normale" style:next-style-name="Normale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Titolo7" style:display-name="Titolo 7" style:family="paragraph" style:parent-style-name="Normale" style:next-style-name="Normale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Titolo8" style:display-name="Titolo 8" style:family="paragraph" style:parent-style-name="Normale" style:next-style-name="Normale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Titolo9" style:display-name="Titolo 9" style:family="paragraph" style:parent-style-name="Normale" style:next-style-name="Normale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Titolo1Carattere" style:display-name="Titolo 1 Carattere" style:family="text" style:parent-style-name="Car.predefinitoparagrafo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Titolo2Carattere" style:display-name="Titolo 2 Carattere" style:family="text" style:parent-style-name="Car.predefinitoparagrafo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Titolo3Carattere" style:display-name="Titolo 3 Carattere" style:family="text" style:parent-style-name="Car.predefinitoparagrafo">
      <style:text-properties style:font-name-asian="Times New Roman" style:font-name-complex="Times New Roman" fo:color="#2F5496" fo:font-size="14pt" style:font-size-asian="14pt" style:font-size-complex="14pt"/>
    </style:style>
    <style:style style:name="Titolo4Carattere" style:display-name="Titolo 4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2F5496"/>
    </style:style>
    <style:style style:name="Titolo5Carattere" style:display-name="Titolo 5 Carattere" style:family="text" style:parent-style-name="Car.predefinitoparagrafo">
      <style:text-properties style:font-name-asian="Times New Roman" style:font-name-complex="Times New Roman" fo:color="#2F5496"/>
    </style:style>
    <style:style style:name="Titolo6Carattere" style:display-name="Titolo 6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595959"/>
    </style:style>
    <style:style style:name="Titolo7Carattere" style:display-name="Titolo 7 Carattere" style:family="text" style:parent-style-name="Car.predefinitoparagrafo">
      <style:text-properties style:font-name-asian="Times New Roman" style:font-name-complex="Times New Roman" fo:color="#595959"/>
    </style:style>
    <style:style style:name="Titolo8Carattere" style:display-name="Titolo 8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272727"/>
    </style:style>
    <style:style style:name="Titolo9Carattere" style:display-name="Titolo 9 Carattere" style:family="text" style:parent-style-name="Car.predefinitoparagrafo">
      <style:text-properties style:font-name-asian="Times New Roman" style:font-name-complex="Times New Roman" fo:color="#272727"/>
    </style:style>
    <style:style style:name="Titolo" style:display-name="Titolo" style:family="paragraph" style:parent-style-name="Normale" style:next-style-name="Normale">
      <style:paragraph-properties fo:margin-bottom="0.0555in" fo:line-height="100%"/>
      <style:text-properties style:font-name="Calibri Light" style:font-name-asian="Times New Roman" fo:letter-spacing="-0.0069in" fo:font-size="28pt" style:font-size-asian="28pt" style:font-size-complex="28pt" fo:hyphenate="false"/>
    </style:style>
    <style:style style:name="TitoloCarattere" style:display-name="Titolo Carattere" style:family="text" style:parent-style-name="Car.predefinitoparagrafo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Sottotitolo" style:display-name="Sottotitolo" style:family="paragraph" style:parent-style-name="Normale" style:next-style-name="Normale">
      <style:text-properties style:font-name-asian="Times New Roman" fo:color="#595959" fo:letter-spacing="0.0104in" fo:font-size="14pt" style:font-size-asian="14pt" style:font-size-complex="14pt" fo:hyphenate="false"/>
    </style:style>
    <style:style style:name="SottotitoloCarattere" style:display-name="Sottotitolo Carattere" style:family="text" style:parent-style-name="Car.predefinitoparagrafo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zione" style:display-name="Citazione" style:family="paragraph" style:parent-style-name="Normale" style:next-style-name="Normale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zioneCarattere" style:display-name="Citazione Carattere" style:family="text" style:parent-style-name="Car.predefinitoparagrafo">
      <style:text-properties fo:font-style="italic" style:font-style-asian="italic" style:font-style-complex="italic" fo:color="#404040"/>
    </style:style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fo:hyphenate="false"/>
    </style:style>
    <style:style style:name="Enfasiintensa" style:display-name="Enfasi intensa" style:family="text" style:parent-style-name="Car.predefinitoparagrafo">
      <style:text-properties fo:font-style="italic" style:font-style-asian="italic" style:font-style-complex="italic" fo:color="#2F5496"/>
    </style:style>
    <style:style style:name="Citazioneintensa" style:display-name="Citazione intensa" style:family="paragraph" style:parent-style-name="Normale" style:next-style-name="Normale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itazioneintensaCarattere" style:display-name="Citazione intensa Carattere" style:family="text" style:parent-style-name="Car.predefinitoparagrafo">
      <style:text-properties fo:font-style="italic" style:font-style-asian="italic" style:font-style-complex="italic" fo:color="#2F5496"/>
    </style:style>
    <style:style style:name="Riferimentointenso" style:display-name="Riferimento intenso" style:family="text" style:parent-style-name="Car.predefinitoparagrafo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Federica Noschese</meta:initial-creator>
    <dc:creator>biasetto sabrina</dc:creator>
    <meta:creation-date>2026-05-19T12:33:00Z</meta:creation-date>
    <dc:date>2026-05-19T12:36:00Z</dc:date>
    <meta:template xlink:href="Normal" xlink:type="simple"/>
    <meta:editing-cycles>3</meta:editing-cycles>
    <meta:editing-duration>PT180S</meta:editing-duration>
    <meta:document-statistic meta:page-count="2" meta:paragraph-count="7" meta:word-count="585" meta:character-count="3915" meta:row-count="27" meta:non-whitespace-character-count="3337"/>
  </office:meta>
</office:document-meta>
</file>