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Arial2" svg:font-family="Arial" style:font-family-generic="swiss"/>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text-align="center" style:justify-single-word="false"/>
      <style:text-properties fo:font-size="24pt" style:font-size-asian="24pt" style:font-size-complex="24pt"/>
    </style:style>
    <style:style style:name="P2" style:family="paragraph" style:parent-style-name="Standard">
      <style:paragraph-properties fo:text-align="start" style:justify-single-word="false"/>
      <style:text-properties fo:font-size="16pt" style:font-size-asian="16pt" style:font-size-complex="16pt"/>
    </style:style>
    <style:style style:name="P3" style:family="paragraph" style:parent-style-name="Standard">
      <style:paragraph-properties fo:text-align="start" style:justify-single-word="false"/>
      <style:text-properties fo:font-size="17pt" style:font-size-asian="17pt" style:font-size-complex="17pt"/>
    </style:style>
    <style:style style:name="fr1" style:family="graphic" style:parent-style-name="Graphics">
      <style:graphic-properties fo:margin-left="0cm" fo:margin-right="0cm" fo:margin-top="0cm" fo:margin-bottom="0cm" style:vertical-pos="from-top" style:horizontal-pos="center" style:horizontal-rel="paragraph"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IL RUOLO DELLA DONNA NEL TENNIS</text:p>
      <text:p text:style-name="P3">Il tennis è uno sport che ha visto un enorme cambiamento nel ruolo delle donne negli ultimi decenni. Da una volta essere considerate come una semplice appendice degli uomini, le donne oggi giocano un ruolo fondamentale nel mondo del tennis, sia come atlete di alto livello che come leader e figure di riferimento all'interno della comunità tennistica. Il primo grande cambiamento è stato l'introduzione dei tornei del Grande Slam femminili. Nel 1884 si tenne il primo torneo del Grande Slam, il Wimbledon, ma solo nel 1922 venne aperto il torneo alle donne. Nel 1968, il tennis professionistico fu finalmente riconosciuto e i tornei del Grande Slam divennero aperti anche alle donne professioniste. Da allora, le donne hanno giocato un ruolo sempre più importante nel tennis professionistico. Tra le giocatrici di maggior successo nella storia del tennis ci sono Chris Evert, Martina Navratilova, Steffi Graf, Monica Seles, Venus Williams, Serena Williams e molti altri. Queste donne hanno non solo ottenuto risultati eccezionali sul campo, ma hanno anche lottato per l'uguaglianza di genere e per la promozione del tennis femminile. Oggi, le donne continuano a giocare un ruolo fondamentale nel tennis professionistico. Il tennis femminile è altamente competitivo, con molte atlete di alto livello che competono in tornei in tutto il mondo. Ci sono molte giocatrici giovani e talentuose che stanno emergendo e che potrebbero diventare le future superstar del tennis. Oltre ad essere atlete di alto livello, le donne nel tennis sono anche leader e figure di riferimento all'interno della comunità tennistica. Molte giocatrici sono impegnate in attività filantropiche e sociali, aiutando a promuovere lo sport e migliorare la vita di coloro che ne fanno parte. Le donne nel tennis hanno anche giocato un ruolo importante nella promozione di un ambiente di gioco pulito e sano, lottando contro il doping e promuovendo uno sport giusto e leale. Tuttavia, nonostante tutti questi successi, le donne nel tennis continuano ad affrontare sfide legate all'uguaglianza di genere. Una delle principali sfide è la disparità di premi tra uomini e donne nei tornei del Grande Slam. Fino al 2007, le donne ricevevano premi inferiori rispetto agli uomini in questi tornei, nonostante il fatto che le donne giocate con lo stesso impegno e la stessa competizione degli uomini. Solo dopo molte proteste e <text:soft-page-break/>discussioni, la disparità di premi è stata eliminata. Inoltre, le donne nel tennis sono ancora soggette a stereotipi di genere e ad atteggiamenti sessisti. Molte volte, le donne sono giudicate non solo per le loro prestazioni sportive, ma anche per la loro apparenza e il loro comportamento. Questi atteggiamenti sono dannosi per le donne nel tennis e in altri sport e devono essere affrontati con decisione. </text:p>
      <text:p text:style-name="P3"><text:s/>Nel corso della storia del tennis, molte donne hanno fatto la storia del gioco, superando ostacoli e battendo record. Una delle più grandi giocatrici di tutti i tempi è Chris Evert, che ha vinto 18 titoli del Grande Slam in singolo e 3 in doppio. Evert ha avuto una carriera straordinaria, dominando il tennis femminile negli anni '70 e '80. È stata una delle prime donne a diventare una figura pubblica, diventando un'ambasciatrice per lo sport e una voce per l'uguaglianza di genere nel tennis. Martina Navratilova è un'altra grande giocatrice di tennis che ha fatto la storia del gioco. Ha vinto 18 titoli del Grande Slam in singolo e 31 in doppio. Navratilova è stata una delle prime donne a dichiararsi apertamente omosessuale nel mondo dello sport ed è stata un'attivista per i diritti LGBT. Ha anche lottato per l'uguaglianza di genere nel tennis, sostenendo la parità di premi per donne e uomini nei tornei del Grande Slam. Steffi Graf è stata una delle più grandi tenniste degli anni '80 e '90. Ha vinto 22 titoli del Grande Slam in singolo, tra cui 7 titoli di Wimbledon. Graf è stata una delle prime donne a utilizzare una racchetta più grande e ha introdotto un nuovo stile di gioco, basato sulla potenza e sulla velocità. La sua tecnica e la sua dedizione hanno fatto di lei una delle più grandi giocatrici di tutti i tempi. Monica Seles è stata una delle tenniste più talentuose degli anni '90. Ha vinto 9 titoli del Grande Slam in singolo e 1 in doppio, ma la sua carriera è stata interrotta da un attacco di coltello da parte di un fan che le ha causato una lesione alla schiena. Nonostante ciò, Seles è tornata a giocare a tennis e ha continuato a ottenere grandi successi, dimostrando la sua determinazione e il suo coraggio. Venus Williams e Serena Williams sono due delle più grandi tenniste degli ultimi anni. Entrambe hanno vinto numerosi titoli del Grande Slam in singolo e in doppio e hanno dominato il tennis femminile negli ultimi decenni. Sono state anche una grande fonte di ispirazione per le giovani donne che vogliono diventare tenniste, dimostrando che il duro lavoro e la dedizione possono portare al <text:soft-page-break/>successo. Oltre ad essere atlete di alto livello, le donne nel tennis sono anche leader e figure di riferimento all'interno della comunità tennistica. Molte giocatrici sono impegnate in attività filantropiche e sociali, aiutando a promuovere lo sport e migliorare la vita di coloro che ne fanno parte. In conclusione, il ruolo delle donne nel tennis è cambiato enormemente negli ultimi decenni. Dalle prime partecipazioni femminili ai tornei del Grande Slam alla lotta per l'uguaglianza di genere, le donne nel tennis hanno dimostrato di essere atlete di alto livello, leader e figure di riferimento all'interno della comunità tennistica.</text:p>
      <text:p text:style-name="P3"><draw:frame draw:style-name="fr1" draw:name="immagini2" text:anchor-type="as-char" svg:y="-6.405cm" svg:width="16.995cm" svg:height="12.1cm" draw:z-index="1"><draw:image xlink:href="https://www.internazionaliditalia.org/wp-content/uploads/2022/05/GSP26238-scaled.jpg" xlink:type="simple" xlink:show="embed" xlink:actuate="onLoad"/></draw:frame> </text:p>
      <text:p text:style-name="P2"><text:soft-page-break/><draw:frame draw:style-name="fr1" draw:name="immagini1" text:anchor-type="as-char" svg:y="-23.13cm" svg:width="16.969cm" svg:height="9.927cm" draw:z-index="0"><draw:image xlink:href="https://www.rainews.it/dl/img/2022/11/18/1668764710176_large.jpg" xlink:type="simple" xlink:show="embed" xlink:actuate="onLoad"/></draw:frame>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Arial2" svg:font-family="Arial" style:font-family-generic="swiss"/>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it" fo:country="IT" style:letter-kerning="true" style:font-name-asian="SimSun" style:font-size-asian="12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Arial1"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Arial2"/>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Arial2" style:font-size-complex="12pt" style:font-style-complex="italic"/>
    </style:style>
    <style:style style:name="Index" style:family="paragraph" style:parent-style-name="Standard" style:class="index">
      <style:paragraph-properties text:number-lines="false" text:line-number="0"/>
      <style:text-properties style:font-name-complex="Arial2"/>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3-03-27T17:50:16.28</meta:creation-date>
    <meta:document-statistic meta:table-count="0" meta:image-count="2" meta:object-count="0" meta:page-count="4" meta:paragraph-count="5" meta:word-count="918" meta:character-count="5604"/>
    <dc:date>2023-03-27T18:04:09.09</dc:date>
    <meta:editing-duration>PT13M55S</meta:editing-duration>
    <meta:editing-cycles>1</meta:editing-cycles>
    <meta:generator>OpenOffice/4.1.9$Win32 OpenOffice.org_project/419m1$Build-9805</meta:generator>
  </office:meta>
</office:document-meta>
</file>