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size="30pt" style:font-size-asian="30pt" style:font-size-complex="30pt"/>
    </style:style>
    <style:style style:name="T2" style:parent-style-name="Car.predefinitoparagrafo" style:family="text">
      <style:text-properties fo:color="#202124" fo:font-size="22pt" style:font-size-asian="22pt" style:font-size-complex="22pt"/>
    </style:style>
    <style:style style:name="T3" style:parent-style-name="Car.predefinitoparagrafo" style:family="text">
      <style:text-properties fo:color="#202124" fo:font-size="22pt" style:font-size-asian="22pt" style:font-size-complex="22pt"/>
    </style:style>
    <style:style style:name="T4" style:parent-style-name="Car.predefinitoparagrafo" style:family="text">
      <style:text-properties fo:color="#202124" fo:font-size="22pt" style:font-size-asian="22pt" style:font-size-complex="22pt"/>
    </style:style>
    <style:style style:name="T5" style:parent-style-name="Car.predefinitoparagrafo" style:family="text">
      <style:text-properties fo:color="#202124" fo:font-size="22pt" style:font-size-asian="22pt" style:font-size-complex="22pt"/>
    </style:style>
    <style:style style:name="T6" style:parent-style-name="Car.predefinitoparagrafo" style:family="text">
      <style:text-properties fo:color="#202124" fo:font-size="22pt" style:font-size-asian="22pt" style:font-size-complex="22pt"/>
    </style:style>
    <style:style style:name="T7" style:parent-style-name="Car.predefinitoparagrafo" style:family="text">
      <style:text-properties fo:color="#202124" fo:font-size="22pt" style:font-size-asian="22pt" style:font-size-complex="22pt"/>
    </style:style>
    <style:style style:name="T8" style:parent-style-name="Car.predefinitoparagrafo" style:family="text">
      <style:text-properties fo:color="#202124" fo:font-size="22pt" style:font-size-asian="22pt" style:font-size-complex="22pt"/>
    </style:style>
    <style:style style:name="T9" style:parent-style-name="Car.predefinitoparagrafo" style:family="text">
      <style:text-properties fo:color="#202124" fo:font-size="22pt" style:font-size-asian="22pt" style:font-size-complex="22pt"/>
    </style:style>
    <style:style style:name="T10" style:parent-style-name="Car.predefinitoparagrafo" style:family="text">
      <style:text-properties fo:color="#202124" fo:font-size="22pt" style:font-size-asian="22pt" style:font-size-complex="22pt"/>
    </style:style>
    <style:style style:name="T11" style:parent-style-name="Car.predefinitoparagrafo" style:family="text">
      <style:text-properties fo:color="#202124" fo:font-size="22pt" style:font-size-asian="22pt" style:font-size-complex="22pt"/>
    </style:style>
    <style:style style:name="T12" style:parent-style-name="Car.predefinitoparagrafo" style:family="text">
      <style:text-properties fo:color="#202124" fo:font-size="22pt" style:font-size-asian="22pt" style:font-size-complex="22pt"/>
    </style:style>
    <style:style style:name="T13" style:parent-style-name="Car.predefinitoparagrafo" style:family="text">
      <style:text-properties fo:color="#202124" fo:font-size="22pt" style:font-size-asian="22pt" style:font-size-complex="22pt"/>
    </style:style>
    <style:style style:name="T14" style:parent-style-name="Car.predefinitoparagrafo" style:family="text">
      <style:text-properties fo:font-size="22pt" style:font-size-asian="22pt" style:font-size-complex="22pt"/>
    </style:style>
    <style:style style:name="T15" style:parent-style-name="Car.predefinitoparagrafo" style:family="text">
      <style:text-properties fo:font-size="22pt" style:font-size-asian="22pt" style:font-size-complex="22pt"/>
    </style:style>
    <style:style style:name="T16" style:parent-style-name="Car.predefinitoparagrafo" style:family="text">
      <style:text-properties fo:font-size="22pt" style:font-size-asian="22pt" style:font-size-complex="22pt"/>
    </style:style>
    <style:style style:name="T17" style:parent-style-name="Car.predefinitoparagrafo" style:family="text">
      <style:text-properties fo:font-size="22pt" style:font-size-asian="22pt" style:font-size-complex="22pt"/>
    </style:style>
    <style:style style:name="T18" style:parent-style-name="Car.predefinitoparagrafo" style:family="text">
      <style:text-properties fo:font-size="22pt" style:font-size-asian="22pt" style:font-size-complex="22pt"/>
    </style:style>
    <style:style style:name="T19" style:parent-style-name="Car.predefinitoparagrafo" style:family="text">
      <style:text-properties fo:font-size="22pt" style:font-size-asian="22pt" style:font-size-complex="22pt"/>
    </style:style>
    <style:style style:name="T20" style:parent-style-name="Car.predefinitoparagrafo" style:family="text">
      <style:text-properties fo:font-size="22pt" style:font-size-asian="22pt" style:font-size-complex="22pt"/>
    </style:style>
    <style:style style:name="T21" style:parent-style-name="Car.predefinitoparagrafo" style:family="text">
      <style:text-properties fo:font-size="22pt" style:font-size-asian="22pt" style:font-size-complex="22pt"/>
    </style:style>
    <style:style style:name="T22" style:parent-style-name="Car.predefinitoparagrafo" style:family="text">
      <style:text-properties fo:font-size="22pt" style:font-size-asian="22pt" style:font-size-complex="22pt"/>
    </style:style>
    <style:style style:name="T23" style:parent-style-name="Car.predefinitoparagrafo" style:family="text">
      <style:text-properties fo:font-size="22pt" style:font-size-asian="22pt" style:font-size-complex="22pt"/>
    </style:style>
    <style:style style:name="T24" style:parent-style-name="Car.predefinitoparagrafo" style:family="text">
      <style:text-properties fo:font-size="22pt" style:font-size-asian="22pt" style:font-size-complex="22pt"/>
    </style:style>
    <style:style style:name="T25" style:parent-style-name="Car.predefinitoparagrafo" style:family="text">
      <style:text-properties fo:font-size="22pt" style:font-size-asian="22pt" style:font-size-complex="22pt"/>
    </style:style>
    <style:style style:name="T26" style:parent-style-name="Car.predefinitoparagrafo" style:family="text">
      <style:text-properties fo:font-size="22pt" style:font-size-asian="22pt" style:font-size-complex="22pt"/>
    </style:style>
    <style:style style:name="T27" style:parent-style-name="Car.predefinitoparagrafo" style:family="text">
      <style:text-properties fo:font-size="22pt" style:font-size-asian="22pt" style:font-size-complex="22pt"/>
    </style:style>
    <style:style style:name="T28" style:parent-style-name="Car.predefinitoparagrafo" style:family="text">
      <style:text-properties fo:font-size="22pt" style:font-size-asian="22pt" style:font-size-complex="22pt"/>
    </style:style>
    <style:style style:name="T29" style:parent-style-name="Car.predefinitoparagrafo" style:family="text">
      <style:text-properties fo:font-size="22pt" style:font-size-asian="22pt" style:font-size-complex="22pt"/>
    </style:style>
    <style:style style:name="T30" style:parent-style-name="Car.predefinitoparagrafo" style:family="text">
      <style:text-properties fo:font-size="22pt" style:font-size-asian="22pt" style:font-size-complex="22pt"/>
    </style:style>
    <style:style style:name="T31" style:parent-style-name="Car.predefinitoparagrafo" style:family="text">
      <style:text-properties fo:font-size="22pt" style:font-size-asian="22pt" style:font-size-complex="22pt"/>
    </style:style>
    <style:style style:name="T32" style:parent-style-name="Car.predefinitoparagrafo" style:family="text">
      <style:text-properties fo:font-size="22pt" style:font-size-asian="22pt" style:font-size-complex="22pt"/>
    </style:style>
    <style:style style:name="T33" style:parent-style-name="Car.predefinitoparagrafo" style:family="text">
      <style:text-properties fo:font-size="22pt" style:font-size-asian="22pt" style:font-size-complex="22pt"/>
    </style:style>
    <style:style style:name="T34" style:parent-style-name="Car.predefinitoparagrafo" style:family="text">
      <style:text-properties fo:font-size="22pt" style:font-size-asian="22pt" style:font-size-complex="22pt"/>
    </style:style>
    <style:style style:name="T35" style:parent-style-name="Car.predefinitoparagrafo" style:family="text">
      <style:text-properties fo:font-size="22pt" style:font-size-asian="22pt" style:font-size-complex="22pt"/>
    </style:style>
    <style:style style:name="T36" style:parent-style-name="Car.predefinitoparagrafo" style:family="text">
      <style:text-properties fo:font-size="22pt" style:font-size-asian="22pt" style:font-size-complex="22pt"/>
    </style:style>
    <style:style style:name="P37" style:parent-style-name="Standard" style:family="paragraph">
      <style:text-properties fo:font-size="22pt" style:font-size-asian="22pt" style:font-size-complex="22pt"/>
    </style:style>
    <style:style style:name="P38" style:parent-style-name="Standard" style:family="paragraph">
      <style:text-properties fo:font-size="22pt" style:font-size-asian="22pt" style:font-size-complex="22pt"/>
    </style:style>
    <style:style style:name="P39" style:parent-style-name="Standard" style:family="paragraph">
      <style:text-properties fo:font-size="22pt" style:font-size-asian="22pt" style:font-size-complex="22pt"/>
    </style:style>
    <style:style style:name="T40" style:parent-style-name="Car.predefinitoparagrafo" style:family="text">
      <style:text-properties fo:font-size="22pt" style:font-size-asian="22pt" style:font-size-complex="22pt"/>
    </style:style>
    <style:style style:name="T41" style:parent-style-name="Car.predefinitoparagrafo" style:family="text">
      <style:text-properties fo:font-size="22pt" style:font-size-asian="22pt" style:font-size-complex="22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GIANLUCA VIALLI</text:p>
      <text:p text:style-name="Standard"><text:span text:style-name="T2">Dopo la scompars</text:span><text:span text:style-name="T3">a</text:span><text:span text:style-name="T4"><text:s/>di Sinisa Mihajlovic, il mo</text:span><text:span text:style-name="T5">n</text:span><text:span text:style-name="T6">do del calcio ha</text:span><text:span text:style-name="T7"><text:s/>perso un altro<text:s/></text:span><text:span text:style-name="T8">pilastro. Gianluca Vialli</text:span><text:span text:style-name="T9">,</text:span><text:span text:style-name="T10"><text:s/>nato a Cremona il 9 luglio 1964, è stato tra i migliori centravanti degli anni 1980/1990 tanto da rientrare</text:span><text:span text:style-name="T11">, unico tra gli attaccanti,</text:span><text:span text:style-name="T12"><text:s/>nella ristretta cerchia dei calciatori che hanno vinto tutte e tre le principali competizioni UEFA per cl</text:span><text:span text:style-name="T13">ub. Dopo aver</text:span><text:span text:style-name="T14"><text:s/></text:span><text:span text:style-name="T15">conseguito<text:s/></text:span><text:span text:style-name="T16">numerosi trofei sia nel campo nazionale che internazionale, è stato capocannoniere di diverse competizioni, come ad esempio l'europeo under</text:span><text:span text:style-name="T17"><text:s/></text:span><text:span text:style-name="T18">21 nel 1986 oppure nella coppa delle coppe nella stagione 1989/1990. La sua carriera da giocatore inizia nel Pizzighettone; successivamente passa alla Cremonese dove nel 1981 fa il suo esordio in serie B. Nel 1984 viene acquistato dalla Sampdoria, dove arriva il debutto in serie A; nello stesso anno la Sampdoria vin</text:span><text:span text:style-name="T19">ce</text:span><text:span text:style-name="T20"><text:s/>la coppa Italia (primo trofeo della storia blu cerchiata), nel 1990 la coppa delle coppe e nel 1991 lo scudetto. Nel 1992 passa alla Juventus dove resta fino al 1996 vincendo la coppa UEFA, lo scudetto, la coppa Italia, la super coppa Italia e la Champions<text:s/></text:span><text:span text:style-name="T21">L</text:span><text:span text:style-name="T22">eague. Nel 1996 si trasferisce all'estero (al Chelsea), e nel 1998 viene nominato “Player<text:s/></text:span><text:span text:style-name="T23">manager</text:span><text:span text:style-name="T24">”, mentre nel 2001 accetta la proposta nel Watford, squadra di seconda categoria inglese</text:span><text:span text:style-name="T25">,</text:span><text:span text:style-name="T26"><text:s/>e v</text:span><text:span text:style-name="T27">ie</text:span><text:span text:style-name="T28">ne licenziato l'anno successivo a causa di una stagione non ai livelli. Nel 2019 inizia la sua carriera di dirigente</text:span><text:span text:style-name="T29"><text:s/>con la</text:span><text:span text:style-name="T30"><text:s/>nomina</text:span><text:span text:style-name="T31"><text:s/></text:span><text:soft-page-break/><text:span text:style-name="T32">dalla federazione italiana Giu</text:span><text:span text:style-name="T33">o</text:span><text:span text:style-name="T34">co Calci</text:span><text:span text:style-name="T35">o</text:span><text:span text:style-name="T36">, insieme a Francesco Totti.</text:span></text:p>
      <text:p text:style-name="P37">Nel 2017<text:s/>la sua carriera subisce tuttavia una brusca battuta d’arresto:<text:s/>gli<text:s/>viene<text:s/>diagnosticato, infatti,<text:s/>un cancro al pancreas,<text:s/>al quale riesce a<text:s/>sopravvivere per <text:s/>quattro anni,<text:s/>tra alti e bassi,<text:s/>fino alla morte sopraggiunta nel gennaio di quest’anno.</text:p>
      <text:p text:style-name="P38">Con la sua morte la società non ha perso soltanto un grande calciatore, ma un grande uomo.</text:p>
      <text:p text:style-name="P39">Recentemente<text:s/>era anche<text:s/>stato il braccio destro del C. T. della nazionale italiana Roberto Mancini, che ha guidato la nazionale italiana<text:s/>alla vittoria degli europei la scorsa estate, risultando un<text:s/>importante punto di riferimento<text:s/>per i calciatori,<text:s/>divenuti la sua seconda famiglia,</text:p>
      <text:p text:style-name="Standard"><text:span text:style-name="T40"><draw:frame draw:style-name="a0" draw:name="immagini1" text:anchor-type="as-char" svg:x="0in" svg:y="0in" svg:width="6.68071in" svg:height="4.63189in" style:rel-width="scale" style:rel-height="scale"><draw:image xlink:href="https://www.sportmagazine.it/wp-content/uploads/2022/12/gianluca-vialli.jpg" xlink:type="simple" xlink:show="embed" xlink:actuate="onLoad"/><svg:title/><svg:desc/></draw:frame></text:span><text:soft-page-break/><draw:frame draw:style-name="a1" draw:name="immagini2" text:anchor-type="as-char" svg:x="0in" svg:y="0in" svg:width="6.69094in" svg:height="4.26732in" style:rel-width="scale" style:rel-height="scale"><draw:image xlink:href="https://luce.lanazione.it/wp-content/uploads/2022/12/Viallicoppa.jpg" xlink:type="simple" xlink:show="embed" xlink:actuate="onLoad"/><svg:title/><svg:desc/></draw:frame><text:span text:style-name="T41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emanuela laquintana</dc:creator>
    <meta:creation-date>2023-01-28T12:35:00Z</meta:creation-date>
    <dc:date>2023-02-19T18:54:00Z</dc:date>
    <meta:template xlink:href="Normal" xlink:type="simple"/>
    <meta:editing-cycles>3</meta:editing-cycles>
    <meta:editing-duration>PT1200S</meta:editing-duration>
    <meta:document-statistic meta:page-count="3" meta:paragraph-count="4" meta:word-count="317" meta:character-count="2120" meta:row-count="15" meta:non-whitespace-character-count="1807"/>
  </office:meta>
</office:document-meta>
</file>